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uurtfeest Muldersdreef Apeldoorn d.d. 15 augustus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23 juli 2026</text:p>
            <text:p text:style-name="common-al">Omschrijving: Buurtfeest Muldersdreef</text:p>
            <text:p text:style-name="common-al">Locatie: Muldersdreef 111, 7328 EA Apeldoorn</text:p>
            <text:p text:style-name="common-al">Zaaknummer: 02006327509</text:p>
            <text:p text:style-name="common-al">Datum evenement: 15 augustus 2026</text:p>
            <text:p text:style-name="last-al">Tijdstip evenement: 15:00 uur tot 22: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6424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4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4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27509</meta:user-defined>
    <dc:language>nl</dc:language>
    <meta:user-defined meta:name="OVERHEIDop.locatietype/OVERHEIDop.gebiedsmarkering">Punt</meta:user-defined>
    <meta:user-defined meta:name="DC.title">Aanvraag evenementenvergunning buurtfeest Muldersdreef Apeldoorn d.d. 15 augustus 2026</meta:user-defined>
    <meta:user-defined meta:name="DCTERMS.W3CDTF/DCTERMS.available">2026-07-29</meta:user-defined>
    <meta:user-defined meta:name="DCTERMS.W3CDTF/OVERHEIDop.jaargang">2026</meta:user-defined>
    <meta:user-defined meta:name="OVERHEIDop.publicationIssue">364243</meta:user-defined>
    <meta:user-defined meta:name="OVERHEIDop.GmbID/DC.identifier">gmb-2026-364243</meta:user-defined>
    <meta:user-defined meta:name="OVERHEIDop.versieInformatie"/>
  </office:meta>
</office:document-meta>
</file>