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Kinder Vakantie Werk Siebengewald d.d. 17-08-2026 tot en met 21-08-2026 nabij Gaesdoncksestraat 2a in siebengewald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Kinder Vakantie Werk Siebengewald</text:p>
            <text:p text:style-name="common-al">· Besluitdatum: 27 juli 2026</text:p>
            <text:p text:style-name="common-al">· Locatie: nabij Gaesdoncksestraat 2a in Siebengewald</text:p>
            <text:p text:style-name="common-al">· Zaaknummer: Z2026-00000588</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6423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3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3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88</meta:user-defined>
    <meta:user-defined meta:name="DCTERMS.abstract">Betreft: Evenementenvergunning verleend voor het organiseren van Kinder Vakantie Werk Siebengewald d.d. 17-08-2026  tot en met 21-08-2026 nabij Gaesdoncksestraat 2a in Siebengewald</meta:user-defined>
    <dc:language>nl</dc:language>
    <meta:user-defined meta:name="OVERHEIDop.locatietype/OVERHEIDop.gebiedsmarkering">Punt</meta:user-defined>
    <meta:user-defined meta:name="DC.title">Besluit op aanvraag voor het organiseren van Kinder Vakantie Werk Siebengewald d.d. 17-08-2026 tot en met 21-08-2026 nabij Gaesdoncksestraat 2a in siebengewald</meta:user-defined>
    <meta:user-defined meta:name="DCTERMS.W3CDTF/DCTERMS.available">2026-07-29</meta:user-defined>
    <meta:user-defined meta:name="DCTERMS.W3CDTF/OVERHEIDop.jaargang">2026</meta:user-defined>
    <meta:user-defined meta:name="OVERHEIDop.publicationIssue">364230</meta:user-defined>
    <meta:user-defined meta:name="OVERHEIDop.GmbID/DC.identifier">gmb-2026-364230</meta:user-defined>
    <meta:user-defined meta:name="OVERHEIDop.versieInformatie"/>
  </office:meta>
</office:document-meta>
</file>