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A naar B Festival</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A naar B festival</text:p>
            <text:p text:style-name="common-al">Datum activiteit: 1 oktober 2026</text:p>
            <text:p text:style-name="common-al">Locatie: W.M. Dudokweg ter hoogte van nummers 45, 51 en 66 in Heerhugowaard</text:p>
            <text:p text:style-name="common-al">Verzonden op: 27 juli 2026</text:p>
            <text:p text:style-name="common-al">Zaaknummer: 1259738</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42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59738</meta:user-defined>
    <dc:language>nl</dc:language>
    <meta:user-defined meta:name="OVERHEIDop.locatietype/OVERHEIDop.gebiedsmarkering">Vlak</meta:user-defined>
    <meta:user-defined meta:name="DC.title">Kennisgeving besluit op evenementenvergunning A naar B Festival</meta:user-defined>
    <meta:user-defined meta:name="DCTERMS.W3CDTF/DCTERMS.available">2026-07-29</meta:user-defined>
    <meta:user-defined meta:name="DCTERMS.W3CDTF/OVERHEIDop.jaargang">2026</meta:user-defined>
    <meta:user-defined meta:name="OVERHEIDop.publicationIssue">364219</meta:user-defined>
    <meta:user-defined meta:name="OVERHEIDop.GmbID/DC.identifier">gmb-2026-364219</meta:user-defined>
    <meta:user-defined meta:name="OVERHEIDop.versieInformatie"/>
  </office:meta>
</office:document-meta>
</file>