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ni kermis hoek van hol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mini kermis hoek van holland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onderdag 1 januari 2026 een verzoek ontvangen om mini kermis hoek van holland te mogen organiseren.</text:p>
            <text:p text:style-name="common-al">De Burgemeester van Rotterdam heeft op 27 juli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Prins Hendrikstraat in Hoek van Holland te Rotterdam</text:p>
            <text:p text:style-name="common-al">Datum:</text:p>
            <text:p text:style-name="common-al">Woensdag 29 juli 2026 van 12:00 uur tot 22:30 uur</text:p>
            <text:p text:style-name="common-al">Donderdag 30 juli 2026 van 12:00 uur tot 22:30 uur</text:p>
            <text:p text:style-name="common-al">Vrijdag 31 juli 2026 van 12:00 uur tot 22:30 uur</text:p>
            <text:p text:style-name="common-al">Zaterdag 1 augustus 2026 van 12:00 uur tot 22:30 uur</text:p>
            <text:p text:style-name="common-al">Zondag 2 augustus 2026 van 13:00 uur 22:30 uur</text:p>
            <text:p text:style-name="common-al"/>
            <text:p text:style-name="common-al">Kenmerk: <text:span text:style-name="nadrukvet">14690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421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21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4690-AVR26</meta:user-defined>
    <meta:user-defined meta:name="DCTERMS.abstract">mini kermis hoek van holland</meta:user-defined>
    <dc:language>nl</dc:language>
    <meta:user-defined meta:name="OVERHEIDop.locatietype/OVERHEIDop.gebiedsmarkering">Adres</meta:user-defined>
    <meta:user-defined meta:name="DC.title">mini kermis hoek van holland</meta:user-defined>
    <meta:user-defined meta:name="OVERHEIDop.datumEindeReactietermijn">2026-09-07</meta:user-defined>
    <meta:user-defined meta:name="OVERHEIDop.terinzageleggingBG">https://rotterdam.lokalebekendmakingen.nl/case/1:9822:302838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212</meta:user-defined>
    <meta:user-defined meta:name="OVERHEIDop.GmbID/DC.identifier">gmb-2026-364212</meta:user-defined>
    <meta:user-defined meta:name="OVERHEIDop.versieInformatie"/>
  </office:meta>
</office:document-meta>
</file>