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aanleggen van laagspanningskabels en mantelbuizen aan Laan van Romen, Herenstraat en Terpstraat, sectie A nummers 8768, 8527, 7401 en 5077 te Berkel en Rodenrij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verlenging proceduretermijn omgevingsvergunning </text:span>
          </text:p>
            <text:p text:style-name="common-al">Burgemeester en wethouders van de gemeente Lansingerland maken bekend dat zij het volgende hebben besloten:</text:p>
            <text:p text:style-name="common-al">Soort publicatie: Verlenging proceduretermijn omgevingsvergunning</text:p>
            <text:p text:style-name="common-al">1809261 Laan van Romen, Herenstraat en Terpstraat, sectie A nummers 8768, 8527, 7401 en 5077, Berkel en Rodenrijs. </text:p>
            <text:p text:style-name="common-al">Het aanleggen van laagspanningskabels en mantelbuizen (verzonden 20-07-2026).</text:p>
            <text:p text:style-name="last-al">Heeft u vragen over deze bekendmaking dan kunt u contact opnemen via telefoonnummer 010 800 4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6420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s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809261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Verlenging beslistermijn voor het aanleggen van laagspanningskabels en mantelbuizen aan Laan van Romen, Herenstraat en Terpstraat, sectie A nummers 8768, 8527, 7401 en 5077 te Berkel en Rodenrij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01</meta:user-defined>
    <meta:user-defined meta:name="OVERHEIDop.GmbID/DC.identifier">gmb-2026-364201</meta:user-defined>
    <meta:user-defined meta:name="OVERHEIDop.versieInformatie"/>
  </office:meta>
</office:document-meta>
</file>