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euldestraat 62 1107W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eren van de tuinuitbreiding</text:p>
            <text:p text:style-name="common-al">Zaakadres: Speuldestraat 62 1107WZ Amsterdam</text:p>
            <text:p text:style-name="common-al">Datum ontvangst: 01-04-2026</text:p>
            <text:p text:style-name="common-al">Zaaknummer: Z2026-014880</text:p>
            <text:p text:style-name="common-al">DSO-nummer: 202604010102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19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9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9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880</meta:user-defined>
    <meta:user-defined meta:name="DCTERMS.abstract">het afwijken van de regels in het omgevingsplan ten behoeve van het legaliseren van de tuinuitbreid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peuldestraat 62 1107WZ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93</meta:user-defined>
    <meta:user-defined meta:name="OVERHEIDop.GmbID/DC.identifier">gmb-2026-364193</meta:user-defined>
    <meta:user-defined meta:name="OVERHEIDop.versieInformatie"/>
  </office:meta>
</office:document-meta>
</file>