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tijdelijk gebruik gemeentegrond, plaatsen verhuislift aan Heuvel 12, 4901 KC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Heuvel 12, Tijdelijk gebruik gemeentegrond, plaatsen verhuislift (1102215 ontvangen 27-07-2026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102215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6418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8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8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2215</meta:user-defined>
    <dc:language>nl</dc:language>
    <meta:user-defined meta:name="OVERHEIDop.locatietype/OVERHEIDop.gebiedsmarkering">Punt</meta:user-defined>
    <meta:user-defined meta:name="DC.title">Aanvraag vergunning voor tijdelijk gebruik gemeentegrond, plaatsen verhuislift aan Heuvel 12, 4901 KC Oosterhou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64184</meta:user-defined>
    <meta:user-defined meta:name="OVERHEIDop.GmbID/DC.identifier">gmb-2026-364184</meta:user-defined>
    <meta:user-defined meta:name="OVERHEIDop.versieInformatie"/>
  </office:meta>
</office:document-meta>
</file>