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op verzoek intrekken van de omgevingsvergunning Z26AB.0278 op de locatie Stekkenberg 82 A en 82 B Groesbeek zaaknummer Z26AB.06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20 juli 2026 </text:p>
            <text:p text:style-name="common-al">
            <text:span text:style-name="nadrukvet">Voor:</text:span> het op verzoek intrekken van de omgevingsvergunning Z26AB.0278 </text:p>
            <text:p text:style-name="common-al">
            <text:span text:style-name="nadrukvet">Locatie:</text:span> Stekkenberg 82 A en 82 B Groesbeek </text:p>
            <text:p text:style-name="common-al">
            <text:span text:style-name="nadrukvet">Ons zaaknummer:</text:span> Z26AB.0697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697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6417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7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7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voor een omgevingsvergunning voor het op verzoek intrekken van de omgevingsvergunning Z26AB.0278 op de locatie Stekkenberg 82 A en 82 B Groesbeek zaaknummer Z26AB.0697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172</meta:user-defined>
    <meta:user-defined meta:name="OVERHEIDop.GmbID/DC.identifier">gmb-2026-364172</meta:user-defined>
    <meta:user-defined meta:name="OVERHEIDop.versieInformatie"/>
  </office:meta>
</office:document-meta>
</file>