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trawinskylaan 3095, Amsterdam - Toevoegen brandwerende deuren in nieuwe sparingen in constructieve wand begane grond - Optiver Service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toevoegen van brandwerende deuren in nieuwe sparingen in een constructieve wand op de begane grond</text:p>
            <text:p text:style-name="common-al">Aanvrager: Optiver Services B.V.</text:p>
            <text:p text:style-name="common-al">Zaaknummer: OD2026-0044995</text:p>
            <text:p text:style-name="common-al">DSO nummer: 2026070901813</text:p>
            <text:p text:style-name="common-al">Ontvangstdatum aanvraag: 09-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16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4995</meta:user-defined>
    <meta:user-defined meta:name="DCTERMS.abstract">het toevoegen van brandwerende deuren in nieuwe sparingen in een constructieve wand op de begane grond</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trawinskylaan 3095, Amsterdam - Toevoegen brandwerende deuren in nieuwe sparingen in constructieve wand begane grond - Optiver Services B.V.</meta:user-defined>
    <meta:user-defined meta:name="DCTERMS.W3CDTF/DCTERMS.available">2026-07-29</meta:user-defined>
    <meta:user-defined meta:name="DCTERMS.W3CDTF/OVERHEIDop.jaargang">2026</meta:user-defined>
    <meta:user-defined meta:name="OVERHEIDop.publicationIssue">364164</meta:user-defined>
    <meta:user-defined meta:name="OVERHEIDop.GmbID/DC.identifier">gmb-2026-364164</meta:user-defined>
    <meta:user-defined meta:name="OVERHEIDop.versieInformatie"/>
  </office:meta>
</office:document-meta>
</file>