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standplaatsvergunning Berckheidelaan (op het plein bij de winkels)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bekend dat de volgende aanvraag voor een standplaatsvergunning is verleend:</text:p>
            <text:p text:style-name="common-al">
            
          </text:p>
            <text:p text:style-name="common-al">Voor: het informeren van inwoners over de aansluiting op het glasvezelnetwerk in woningen en de beschikbare mogelijkheden bij verschillende providers</text:p>
            <text:p text:style-name="common-al">Datum activiteit: 17 augustus 2026 tot en met 13 september 2026, op donderdagen en vrijdagen</text:p>
            <text:p text:style-name="common-al">Locatie: Berckheidelaan (op het plein bij de winkels) in Heerhugowaard</text:p>
            <text:p text:style-name="common-al">Verzonden op: 27 juli 2026</text:p>
            <text:p text:style-name="common-al">
            
          </text:p>
            <text:p text:style-name="common-al">
            <text:span text:style-name="nadrukvet">Informatie</text:span>
          </text:p>
            <text:p text:style-name="common-al">De verleende vergunning is op te vragen bij de gemeente. Voor meer informatie kunt u contact opnemen via het e-mailadres: <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p text:style-name="common-al">
            
          </text:p>
            <text:p text:style-name="common-al">•	Per post: College van burgemeester en wethouders,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 </text:a></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common-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common-al">
            
          </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41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6776</meta:user-defined>
    <dc:language>nl</dc:language>
    <meta:user-defined meta:name="OVERHEIDop.locatietype/OVERHEIDop.gebiedsmarkering">Vlak</meta:user-defined>
    <meta:user-defined meta:name="DC.title">Kennisgeving verleende standplaatsvergunning Berckheidelaan (op het plein bij de winkels) in Heerhugowaard</meta:user-defined>
    <meta:user-defined meta:name="DCTERMS.W3CDTF/DCTERMS.available">2026-07-29</meta:user-defined>
    <meta:user-defined meta:name="DCTERMS.W3CDTF/OVERHEIDop.jaargang">2026</meta:user-defined>
    <meta:user-defined meta:name="OVERHEIDop.publicationIssue">364161</meta:user-defined>
    <meta:user-defined meta:name="OVERHEIDop.GmbID/DC.identifier">gmb-2026-364161</meta:user-defined>
    <meta:user-defined meta:name="OVERHEIDop.versieInformatie"/>
  </office:meta>
</office:document-meta>
</file>