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16 vrijstaande woningen en 16 sociale huurwoningen en het realiseren van een uitrit aan Wilderszijde, project Polderwijk, nabij Wildersekade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0368  Wilderszijde, project Polderwijk, nabij Wildersekade, Bergschenhoek.</text:p>
            <text:p text:style-name="common-al">Het bouwen van 16 vrijstaande woningen en 16 sociale huurwoningen en het realiseren van een uitrit (ontvangen 23-07-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6415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5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5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0368</meta:user-defined>
    <dc:language>nl</dc:language>
    <meta:user-defined meta:name="OVERHEIDop.locatietype/OVERHEIDop.gebiedsmarkering">Weg</meta:user-defined>
    <meta:user-defined meta:name="DC.title">Aanvraag vergunning voor het bouwen van 16 vrijstaande woningen en 16 sociale huurwoningen en het realiseren van een uitrit aan Wilderszijde, project Polderwijk, nabij Wildersekade te Bergschenhoek</meta:user-defined>
    <meta:user-defined meta:name="DCTERMS.W3CDTF/DCTERMS.available">2026-07-29</meta:user-defined>
    <meta:user-defined meta:name="DCTERMS.W3CDTF/OVERHEIDop.jaargang">2026</meta:user-defined>
    <meta:user-defined meta:name="OVERHEIDop.publicationIssue">364150</meta:user-defined>
    <meta:user-defined meta:name="OVERHEIDop.GmbID/DC.identifier">gmb-2026-364150</meta:user-defined>
    <meta:user-defined meta:name="OVERHEIDop.versieInformatie"/>
  </office:meta>
</office:document-meta>
</file>