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arbeek melding Besluit activiteiten leefomgeving, plangebied Heuvelse Velden, Beek en Don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Laarbeek maakt bekend dat er een melding ingevolge het Besluit activiteiten leefomgeving (Bal) is ontvangen.</text:p>
            <text:p text:style-name="common-al">Bedrijf: Klimaatgarant B.V.</text:p>
            <text:p text:style-name="common-al">Locatie: 41 woningen in het plangebied Heuvelse Velden te Beek en Donk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17 juli 2026</text:p>
            <text:p text:style-name="common-al">DSO-verzoeknummer: 2026071700465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OL-2026-000664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641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ar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OL-2026-000664 </meta:user-defined>
    <dc:language>nl</dc:language>
    <meta:user-defined meta:name="OVERHEIDop.locatietype/OVERHEIDop.gebiedsmarkering">Vlak</meta:user-defined>
    <meta:user-defined meta:name="DC.title">Gemeente Laarbeek melding Besluit activiteiten leefomgeving, plangebied Heuvelse Velden, Beek en Don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48</meta:user-defined>
    <meta:user-defined meta:name="OVERHEIDop.GmbID/DC.identifier">gmb-2026-364148</meta:user-defined>
    <meta:user-defined meta:name="OVERHEIDop.versieInformatie"/>
  </office:meta>
</office:document-meta>
</file>