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Aaltenseweg ong. te Dinxperlo (gelegen op de begraafplaats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27 juli 2026 een besluit genomen op de aanvraag met zaaknummer Z2026-00001053 voor het plaatsen van een kunstwerk op de locatie Aaltenseweg ong. te Dinxperlo (gelegen op de begraafplaats)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6414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53</meta:user-defined>
    <meta:user-defined meta:name="DCTERMS.abstract">Betreft: Beschikking op aanvraag op locatie Aaltenseweg ong. te Dinxperlo (gelegen op de begraafplaats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, Aaltenseweg ong. te Dinxperlo (gelegen op de begraafplaats)</meta:user-defined>
    <meta:user-defined meta:name="OVERHEIDop.datumEindeReactietermijn">2026-09-07</meta:user-defined>
    <meta:user-defined meta:name="OVERHEIDop.terinzageleggingBG">https://jeleefomgeving.nl/inzien/813584784/f942a045-4f6b-45a6-808f-12bd3220c0e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43</meta:user-defined>
    <meta:user-defined meta:name="OVERHEIDop.GmbID/DC.identifier">gmb-2026-364143</meta:user-defined>
    <meta:user-defined meta:name="OVERHEIDop.versieInformatie"/>
  </office:meta>
</office:document-meta>
</file>