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Nijverheidsweg (achter nr. 42) in Voorhout, het verbreden van de watergang t.b.v. watercompensatie tijdelijke bouwweg en nieuwbouw bedrijfshal. Kenmerk Z2026-0000224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breden van de watergang t.b.v. watercompensatie tijdelijke bouwweg en nieuwbouw bedrijfshal.</text:p>
            <text:p text:style-name="common-al">
            <text:span text:style-name="nadrukcur">Datum ontvangst:</text:span>24 juli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6410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247</meta:user-defined>
    <dc:language>nl</dc:language>
    <meta:user-defined meta:name="OVERHEIDop.locatietype/OVERHEIDop.gebiedsmarkering">Vlak</meta:user-defined>
    <meta:user-defined meta:name="DC.title">Nieuwe aanvraag omgevingsvergunning, Nijverheidsweg (achter nr. 42) in Voorhout, het verbreden van de watergang t.b.v. watercompensatie tijdelijke bouwweg en nieuwbouw bedrijfshal. Kenmerk Z2026-00002247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06</meta:user-defined>
    <meta:user-defined meta:name="OVERHEIDop.GmbID/DC.identifier">gmb-2026-364106</meta:user-defined>
    <meta:user-defined meta:name="OVERHEIDop.versieInformatie"/>
  </office:meta>
</office:document-meta>
</file>