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G.J. Scheurleerweg 134 1022K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1 boom</text:p>
            <text:p text:style-name="common-al">Zaakadres: G.J. Scheurleerweg 134 1022KL Amsterdam</text:p>
            <text:p text:style-name="common-al">Datum ontvangst: 13-06-2026</text:p>
            <text:p text:style-name="common-al">Zaaknummer: Z2026-026015</text:p>
            <text:p text:style-name="common-al">DSO-nummer: 202606130014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09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9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09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26015</meta:user-defined>
    <meta:user-defined meta:name="DCTERMS.abstract">kappen van 1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G.J. Scheurleerweg 134 1022KL Amsterdam</meta:user-defined>
    <meta:user-defined meta:name="DCTERMS.W3CDTF/DCTERMS.available">2026-07-29</meta:user-defined>
    <meta:user-defined meta:name="DCTERMS.W3CDTF/OVERHEIDop.jaargang">2026</meta:user-defined>
    <meta:user-defined meta:name="OVERHEIDop.externeBijlage">Z2026-026015 OW procedure en volledig|exb-2026-27110</meta:user-defined>
    <meta:user-defined meta:name="OVERHEIDop.publicationIssue">364093</meta:user-defined>
    <meta:user-defined meta:name="OVERHEIDop.GmbID/DC.identifier">gmb-2026-364093</meta:user-defined>
    <meta:user-defined meta:name="OVERHEIDop.versieInformatie"/>
  </office:meta>
</office:document-meta>
</file>