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bouwobjectenvergunning voor Plaatsen bouwobjecten Ijselstraat 2 Nijmegen vanaf 25-09-2026 t/m 20-11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bouwobjectenvergunning. De aanvraag ziet op Plaatsen bouwobjecten Ijselstraat 2 Nijmegen vanaf 25-09-2026 t/m 20-11-2026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Bouwobjectenvergunning</text:p>
              </text:list-item>
            </text:list>
            <text:p text:style-name="common-al">De aanvraag is geregistreerd onder kenmerk Z2026-00004130.</text:p>
            <text:p text:style-name="common-al">
            <text:span text:style-name="nadrukvet">Waarom publiceert de gemeente dit bericht?</text:span>
          </text:p>
            <text:p text:style-name="common-al">Met een aanvraag om een bouwobjecten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0 juli 2026. De gemeente neemt daarover waarschijnlijk 4 septem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406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6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6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130</meta:user-defined>
    <meta:user-defined meta:name="DCTERMS.abstract">Betreft: Aanvraag op locatie IJsselstraat 2, 6541XV Nijme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bouwobjectenvergunning voor Plaatsen bouwobjecten Ijselstraat 2 Nijmegen vanaf 25-09-2026 t/m 20-11-2026</meta:user-defined>
    <meta:user-defined meta:name="OVERHEIDop.datumEindeReactietermijn">2026-09-04</meta:user-defined>
    <meta:user-defined meta:name="OVERHEIDop.terinzageleggingBG">https://jeleefomgeving.nl/inzien/001479179/3dbb7828-8476-4b9e-9610-65e6f750b803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069</meta:user-defined>
    <meta:user-defined meta:name="OVERHEIDop.GmbID/DC.identifier">gmb-2026-364069</meta:user-defined>
    <meta:user-defined meta:name="OVERHEIDop.versieInformatie"/>
  </office:meta>
</office:document-meta>
</file>