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, Strandboulevard Oost 6, 3841 AB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27-07-2026</text:span> een besluit genomen op de aanvraag met zaaknummer 02430000259622 voor vervanging parasols op locatie Strandboulevard Oost 6, 3841 AB Harderwijk.</text:p>
            <text:p text:style-name="common-al">De vergunning is verleend voor (o.a.) omgevingsplanactiviteit. Het besluit betref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</text:p>
            <text:p text:style-name="common-al">De termijn voor het indienen van een bezwaar start op 28-07-2026 en bedraagt 6 weken. Voor meer informatie kunt u contact opnemen via het contactformulier op de website www.harderwijk.nl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www.rechtspraak.nl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6406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06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06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430000259622</meta:user-defined>
    <dc:language>nl</dc:language>
    <meta:user-defined meta:name="OVERHEIDop.locatietype/OVERHEIDop.gebiedsmarkering">Punt</meta:user-defined>
    <meta:user-defined meta:name="DC.title">Besluit aanvraag omgevingsvergunning, Strandboulevard Oost 6, 3841 AB Harderwijk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067</meta:user-defined>
    <meta:user-defined meta:name="OVERHEIDop.GmbID/DC.identifier">gmb-2026-364067</meta:user-defined>
    <meta:user-defined meta:name="OVERHEIDop.versieInformatie"/>
  </office:meta>
</office:document-meta>
</file>