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isoleren van de gevels van de oorspronkelijke woning aan de buitenzijde, en het vervangen van kozijnen in de voorgevel aan Dillenburglaan 34 3743AV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isoleren van de gevels van de oorspronkelijke woning aan de buitenzijde, en het vervangen van kozijnen in de voorgevel aan Dillenburglaan 34 3743AV Baarn. Kenmerk 1467101 en datum besluit 27-07-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
</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6405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5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5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7101</meta:user-defined>
    <meta:user-defined meta:name="DCTERMS.abstract">het isoleren van de gevels van de oorspronkelijke woning aan de buitenzijde, en het vervangen van kozijnen in de voorgeve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erleend voor het isoleren van de gevels van de oorspronkelijke woning aan de buitenzijde, en het vervangen van kozijnen in de voorgevel aan Dillenburglaan 34 3743AV Baarn</meta:user-defined>
    <meta:user-defined meta:name="DCTERMS.W3CDTF/DCTERMS.available">2026-07-29</meta:user-defined>
    <meta:user-defined meta:name="DCTERMS.W3CDTF/OVERHEIDop.jaargang">2026</meta:user-defined>
    <meta:user-defined meta:name="OVERHEIDop.publicationIssue">364056</meta:user-defined>
    <meta:user-defined meta:name="OVERHEIDop.GmbID/DC.identifier">gmb-2026-364056</meta:user-defined>
    <meta:user-defined meta:name="OVERHEIDop.versieInformatie"/>
  </office:meta>
</office:document-meta>
</file>