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luitekruidstraat 11, 4461MG Goes - Aanvraag omgevingsvergunning voor het plaatsen van een warmtepom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4 juli 2026 een aanvraag hebben ontvangen voor een omgevingsvergunning op de locatie Fluitekruidstraat 11, 4461MG Goes. De aanvraag is geregistreerd onder zaaknummer Z2026-00005379. De aanvraag betreft:</text:p>
            <text:p text:style-name="common-al">het plaatsen van een warmtepomp</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402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2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2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79</meta:user-defined>
    <meta:user-defined meta:name="DCTERMS.abstract">Fluitekruidstraat 11, 4461MG Goes - Aanvraag omgevingsvergunning voor het plaatsen van een warmtepomp</meta:user-defined>
    <dc:language>nl</dc:language>
    <meta:user-defined meta:name="OVERHEIDop.locatietype/OVERHEIDop.gebiedsmarkering">Vlak</meta:user-defined>
    <meta:user-defined meta:name="DC.title">Fluitekruidstraat 11, 4461MG Goes - Aanvraag omgevingsvergunning voor het plaatsen van een warmtepomp</meta:user-defined>
    <meta:user-defined meta:name="DCTERMS.W3CDTF/DCTERMS.available">2026-07-29</meta:user-defined>
    <meta:user-defined meta:name="DCTERMS.W3CDTF/OVERHEIDop.jaargang">2026</meta:user-defined>
    <meta:user-defined meta:name="OVERHEIDop.publicationIssue">364029</meta:user-defined>
    <meta:user-defined meta:name="OVERHEIDop.GmbID/DC.identifier">gmb-2026-364029</meta:user-defined>
    <meta:user-defined meta:name="OVERHEIDop.versieInformatie"/>
  </office:meta>
</office:document-meta>
</file>