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elwei 15, 8516 DD Doniaga: Verlenging beslistermijn aangevraagde omgevingsvergunning realiseren van een dierenverblijf. (Z.89765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Wielwei 15, 8516 DD Doniaga </text:span>
          </text:p>
            <text:p text:style-name="common-al">Op  heeft de gemeente de beslistermijn voor een aangevraagde omgevingsvergunning voor de Wielwei 15, 8516 DD Doniaga verlengd met maximaal zes weken. De uiterste datum waarop de gemeente een besluit moet nemen is nu 04-09-2026. De aanvraag betreft het realiseren van een dierenverblijf.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6402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2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2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897657</meta:user-defined>
    <dc:language>nl</dc:language>
    <meta:user-defined meta:name="OVERHEIDop.locatietype/OVERHEIDop.gebiedsmarkering">Punt</meta:user-defined>
    <meta:user-defined meta:name="DC.title">Wielwei 15, 8516 DD Doniaga: Verlenging beslistermijn aangevraagde omgevingsvergunning realiseren van een dierenverblijf. (Z.897657)</meta:user-defined>
    <meta:user-defined meta:name="DCTERMS.W3CDTF/DCTERMS.available">2026-07-29</meta:user-defined>
    <meta:user-defined meta:name="DCTERMS.W3CDTF/OVERHEIDop.jaargang">2026</meta:user-defined>
    <meta:user-defined meta:name="OVERHEIDop.publicationIssue">364026</meta:user-defined>
    <meta:user-defined meta:name="OVERHEIDop.GmbID/DC.identifier">gmb-2026-364026</meta:user-defined>
    <meta:user-defined meta:name="OVERHEIDop.versieInformatie"/>
  </office:meta>
</office:document-meta>
</file>