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telecommunicatiekabels (glasvezel) voor huisaansluitingen in de buurt van John Bardeenpad 63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43540 in de buurt van John Bardeenpad 63, 2662LX, Bergschenhoek. </text:p>
            <text:p text:style-name="common-al">Het aanleggen van telecommunicatiekabels (glasvezel) voor huisaansluitingen (verleend en verzonden 23-07-2026). 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6402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2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2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43540 </meta:user-defined>
    <dc:language>nl</dc:language>
    <meta:user-defined meta:name="OVERHEIDop.locatietype/OVERHEIDop.gebiedsmarkering">Adres</meta:user-defined>
    <meta:user-defined meta:name="DC.title">Toestemming voor het aanleggen van telecommunicatiekabels (glasvezel) voor huisaansluitingen in de buurt van John Bardeenpad 63 te Bergschenhoe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023</meta:user-defined>
    <meta:user-defined meta:name="OVERHEIDop.GmbID/DC.identifier">gmb-2026-364023</meta:user-defined>
    <meta:user-defined meta:name="OVERHEIDop.versieInformatie"/>
  </office:meta>
</office:document-meta>
</file>