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novatie 24 woningen Zandvis, Zandvis 5658B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319 </text:p>
            <text:p text:style-name="common-al"> Omschrijving: renovatie 24 woningen Zandvi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Zandvis 5658BC Eindhoven</text:p>
              </text:list-item>
            </text:list>
            <text:p text:style-name="common-al"> Datum ontvangst: 27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02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319</meta:user-defined>
    <meta:user-defined meta:name="DCTERMS.abstract">renovatie 24 woningen Zandvis</meta:user-defined>
    <dc:language>nl</dc:language>
    <meta:user-defined meta:name="OVERHEIDop.locatietype/OVERHEIDop.gebiedsmarkering">Punt</meta:user-defined>
    <meta:user-defined meta:name="DC.title">Ingediende aanvraag omgevingsvergunning: renovatie 24 woningen Zandvis, Zandvis 5658BC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22</meta:user-defined>
    <meta:user-defined meta:name="OVERHEIDop.GmbID/DC.identifier">gmb-2026-364022</meta:user-defined>
    <meta:user-defined meta:name="OVERHEIDop.versieInformatie"/>
  </office:meta>
</office:document-meta>
</file>