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wijderen en leggen van middenspanningskabels en nieuwe mantelbuizen door middel van een HDD-boring in de buurt van Hoekeindseweg 90 te Bleis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0205 in de buurt van Hoekeindseweg 90, 2665KE, Bleiswijk. </text:p>
            <text:p text:style-name="common-al">Het verwijderen en leggen van middenspanningskabels en nieuwe mantelbuizen door middel van een HDD-boring (verleend en verzonden 22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6398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0205 </meta:user-defined>
    <dc:language>nl</dc:language>
    <meta:user-defined meta:name="OVERHEIDop.locatietype/OVERHEIDop.gebiedsmarkering">Adres</meta:user-defined>
    <meta:user-defined meta:name="DC.title">Toestemming voor het verwijderen en leggen van middenspanningskabels en nieuwe mantelbuizen door middel van een HDD-boring in de buurt van Hoekeindseweg 90 te Bleis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88</meta:user-defined>
    <meta:user-defined meta:name="OVERHEIDop.GmbID/DC.identifier">gmb-2026-363988</meta:user-defined>
    <meta:user-defined meta:name="OVERHEIDop.versieInformatie"/>
  </office:meta>
</office:document-meta>
</file>