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Haarweg 19, 3959AM Overberg, plaatsen garage en carport en verbreden bestaande inrit (RX2026-00001895, 27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Haarweg 19, 3959AM Overberg, plaatsen garage en carport en verbreden bestaande inrit (RX2026-00001895, 27 juli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398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8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8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RX2026-00001895</meta:user-defined>
    <meta:user-defined meta:name="DCTERMS.abstract">Haarweg 19, 3959AM Overberg, plaatsen garage en carport en verbreden bestaande inrit (RX2026-00001895, 27 juli 2026)</meta:user-defined>
    <dc:language>nl</dc:language>
    <meta:user-defined meta:name="OVERHEIDop.locatietype/OVERHEIDop.gebiedsmarkering">Vlak</meta:user-defined>
    <meta:user-defined meta:name="DC.title">Gemeente Utrechtse Heuvelrug, ingediende aanvraag omgevingsvergunning - Haarweg 19, 3959AM Overberg, plaatsen garage en carport en verbreden bestaande inrit (RX2026-00001895, 27 juli 2026)</meta:user-defined>
    <meta:user-defined meta:name="DCTERMS.W3CDTF/DCTERMS.available">2026-07-29</meta:user-defined>
    <meta:user-defined meta:name="DCTERMS.W3CDTF/OVERHEIDop.jaargang">2026</meta:user-defined>
    <meta:user-defined meta:name="OVERHEIDop.publicationIssue">363986</meta:user-defined>
    <meta:user-defined meta:name="OVERHEIDop.GmbID/DC.identifier">gmb-2026-363986</meta:user-defined>
    <meta:user-defined meta:name="OVERHEIDop.versieInformatie"/>
  </office:meta>
</office:document-meta>
</file>