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samenvoegen van 10 naar 5 appartementen aan Wepel 2 te A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</text:span>
          </text:p>
            <text:list text:style-name="id1-3-2-1-1-3">
              <text:list-item text:style-override="id1-3-2-1-1-3-1">
                <text:number>•</text:number>
                <text:p text:style-name="al">Annen, Wepel 2, 9468 HG, samenvoegen van 10 naar 5 appartementen (ontvangen 07-07-20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639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samenvoegen van 10 naar 5 appartementen aan Wepel 2 te Ann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3974</meta:user-defined>
    <meta:user-defined meta:name="OVERHEIDop.GmbID/DC.identifier">gmb-2026-363974</meta:user-defined>
    <meta:user-defined meta:name="OVERHEIDop.versieInformatie"/>
  </office:meta>
</office:document-meta>
</file>