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Krommeniedijk 15-17 Krommenie - het herstellen van de fundering van twee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868 - het herstellen van de fundering van twee woningen op de locatie Krommeniedijk 15-17 Krommenie</text:p>
            <text:p text:style-name="common-al">Aanvraag ontvangen: 15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397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868</meta:user-defined>
    <dc:language>nl</dc:language>
    <meta:user-defined meta:name="OVERHEIDop.locatietype/OVERHEIDop.gebiedsmarkering">Vlak</meta:user-defined>
    <meta:user-defined meta:name="DC.title">Aanvraag omgevingsvergunning - Krommeniedijk 15-17 Krommenie - het herstellen van de fundering van twee wonin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72</meta:user-defined>
    <meta:user-defined meta:name="OVERHEIDop.GmbID/DC.identifier">gmb-2026-363972</meta:user-defined>
    <meta:user-defined meta:name="OVERHEIDop.versieInformatie"/>
  </office:meta>
</office:document-meta>
</file>