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issing op bezwaar: Heroverweging - BOB Aanvraag ontheffing standplaats (tijdelijk) t.b.v. verkoop fanartikelen PSV t/m 31-07-2025, PSV-laan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Zaaknummer: EHV-ZP2024-003660-001</text:p>
            <text:p text:style-name="common-al">Omschrijving: Heroverweging Aanvraag ontheffing standplaats (tijdelijk) t.b.v. verkoop fanartikelen PSV t/m 31-07-2025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PSV-laan Eindhoven</text:p>
              </text:list-item>
            </text:list>
            <text:p text:style-name="common-al">Soort aanvraag: Vergunningmarktplaats, Standplaatsvergunning</text:p>
            <text:p text:style-name="common-al">Besluit: Verleend</text:p>
            <text:p text:style-name="common-al">Datum verzending: 23-07-2026</text:p>
            <text:p text:style-name="common-al">Heeft u direct belang bij deze beslissing? Dan kunt u binnen zes weken nadat het besluit ter inzage is gelegd, schriftelijk beroep instellen bij de rechtbank Oost-Brabant, sector Bestuursrecht, Postbus 90125, 5200 MA 's-Hertogenbosch.</text:p>
            <text:p text:style-name="last-al">Heeft u een spoedeisend belang? Het beroepschrift houdt de werking van het besluit niet te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397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7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4-003660-001</meta:user-defined>
    <meta:user-defined meta:name="DCTERMS.abstract">Heroverweging - BOB Aanvraag ontheffing standplaats (tijdelijk) t.b.v. verkoop fanartikelen PSV t/m 31-07-2025</meta:user-defined>
    <dc:language>nl</dc:language>
    <meta:user-defined meta:name="OVERHEIDop.locatietype/OVERHEIDop.gebiedsmarkering">Punt</meta:user-defined>
    <meta:user-defined meta:name="DC.title">Beslissing op bezwaar: Heroverweging - BOB Aanvraag ontheffing standplaats (tijdelijk) t.b.v. verkoop fanartikelen PSV t/m 31-07-2025, PSV-laan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70</meta:user-defined>
    <meta:user-defined meta:name="OVERHEIDop.GmbID/DC.identifier">gmb-2026-363970</meta:user-defined>
    <meta:user-defined meta:name="OVERHEIDop.versieInformatie"/>
  </office:meta>
</office:document-meta>
</file>