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irschot, meldingen Besluit activiteiten leefomgeving, Paardseheide 2​ te Oost-, West- en Middelbe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Oirschot maakt bekend dat er meldingen ingevolge het Besluit activiteiten leefomgeving (Bal) zijn ontvangen.</text:p>
            <text:p text:style-name="common-al">Bedrijf: Rundveehouderij</text:p>
            <text:p text:style-name="common-al">Locatie: Paardseheide 2​ te Oost-, West- en Middelbeers</text:p>
            <text:p text:style-name="common-al">Activiteit: MBA veehouderij Voor: dierenverblijven; opslaan van diesel in bovengrondse opslagtanks; opslaan van drijfmest, digestaat of dunne fractie in mestbassin; opslaan van propaan in opslagtanks; opslaan van kuilvoer of vaste bijvoedermiddelen; opslaan van vaste mest, champost of dikke fractie en kleinschalig tankenDatum meldingen: 3 maart 2026DSO-verzoeknummers: 2026030301861; 2026030301866; 2026030301864; 2026030301865; 2026030301863; 2026030301862 en 2026030301860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4450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<text:a xlink:href="mailto:vergunningen@odzob.nl" xlink:type="simple">vergunningen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36396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irscho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4450</meta:user-defined>
    <dc:language>nl</dc:language>
    <meta:user-defined meta:name="OVERHEIDop.locatietype/OVERHEIDop.gebiedsmarkering">Adres</meta:user-defined>
    <meta:user-defined meta:name="DC.title">Gemeente Oirschot, meldingen Besluit activiteiten leefomgeving, Paardseheide 2​ te Oost-, West- en Middelbeer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63</meta:user-defined>
    <meta:user-defined meta:name="OVERHEIDop.GmbID/DC.identifier">gmb-2026-363963</meta:user-defined>
    <meta:user-defined meta:name="OVERHEIDop.versieInformatie"/>
  </office:meta>
</office:document-meta>
</file>