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aanleggen van een nieuw in-uitrit, Prins Bernhardstraat 23, 7151 DE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een besluit genomen op de aanvraag met zaaknummer Z2026-00000824 voor het aanleggen van een nieuw in-uitrit op locatie Prins Bernhardstraat 23, 7151 DE Eibergen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395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5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5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824</meta:user-defined>
    <meta:user-defined meta:name="DCTERMS.abstract">Betreft:  Besluit op locatie Prins Bernhardstraat 23, 7151DE Eibergen</meta:user-defined>
    <dc:language>nl</dc:language>
    <meta:user-defined meta:name="OVERHEIDop.locatietype/OVERHEIDop.gebiedsmarkering">Vlak</meta:user-defined>
    <meta:user-defined meta:name="DC.title">Toestemming voor aanleggen van een nieuw in-uitrit, Prins Bernhardstraat 23, 7151 DE Eiber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57</meta:user-defined>
    <meta:user-defined meta:name="OVERHEIDop.GmbID/DC.identifier">gmb-2026-363957</meta:user-defined>
    <meta:user-defined meta:name="OVERHEIDop.versieInformatie"/>
  </office:meta>
</office:document-meta>
</file>