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8 bomen langs de Hogehilweg t.h.v. de nummers 4 t/m 8</text:p>
            <text:p text:style-name="common-al">Zaakadres: Hogehilweg</text:p>
            <text:p text:style-name="common-al">Datum ontvangst: 16-07-2026</text:p>
            <text:p text:style-name="common-al">Zaaknummer: Z2026-031500</text:p>
            <text:p text:style-name="common-al">DSO-nummer: 202607160104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9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500</meta:user-defined>
    <meta:user-defined meta:name="DCTERMS.abstract">kappen van 8 bomen langs de Hogehilweg t.h.v. de nummers 4 t/m 8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44</meta:user-defined>
    <meta:user-defined meta:name="OVERHEIDop.GmbID/DC.identifier">gmb-2026-363944</meta:user-defined>
    <meta:user-defined meta:name="OVERHEIDop.versieInformatie"/>
  </office:meta>
</office:document-meta>
</file>