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Kometensingel 5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Het deels slopen van het schoolgebouw IKC Tuindorp</text:p>
            <text:p text:style-name="common-al">Zaakadres: Kometensingel 52</text:p>
            <text:p text:style-name="common-al">Datum ontvangst: 01-06-2026</text:p>
            <text:p text:style-name="common-al">Zaaknummer: Z2026-023725</text:p>
            <text:p text:style-name="common-al">DSO-nummer: 2026060100655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3943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943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943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Z2026-023725</meta:user-defined>
    <meta:user-defined meta:name="DCTERMS.abstract">IKC Tuindorp</meta:user-defined>
    <dc:language>nl</dc:language>
    <meta:user-defined meta:name="OVERHEIDop.locatietype/OVERHEIDop.gebiedsmarkering">Vlak</meta:user-defined>
    <meta:user-defined meta:name="DC.title">Aanvraag omgevingsvergunning Kometensingel 52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3943</meta:user-defined>
    <meta:user-defined meta:name="OVERHEIDop.GmbID/DC.identifier">gmb-2026-363943</meta:user-defined>
    <meta:user-defined meta:name="OVERHEIDop.versieInformatie"/>
  </office:meta>
</office:document-meta>
</file>