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overkluizing t.b.v bescherming leidingen Waterschap de Dommel, onderdeel aanleg fietspad, Fietspad Loostraat - Eeneind Eindhov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313 </text:p>
            <text:p text:style-name="common-al"> Omschrijving: overkluizing t.b.v bescherming leidingen Waterschap de Dommel, onderdeel aanleg fietspad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ietspad Loostraat - Eeneind Eindhoven  </text:p>
              </text:list-item>
            </text:list>
            <text:p text:style-name="common-al"> Datum ontvangst: 27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393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3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313</meta:user-defined>
    <meta:user-defined meta:name="DCTERMS.abstract">overkluizing t.b.v bescherming leidingen Waterschap de Dommel, onderdeel aanleg fietspad</meta:user-defined>
    <dc:language>nl</dc:language>
    <meta:user-defined meta:name="OVERHEIDop.locatietype/OVERHEIDop.gebiedsmarkering">Vlak</meta:user-defined>
    <meta:user-defined meta:name="DC.title">Ingediende aanvraag omgevingsvergunning: overkluizing t.b.v bescherming leidingen Waterschap de Dommel, onderdeel aanleg fietspad, Fietspad Loostraat - Eeneind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36</meta:user-defined>
    <meta:user-defined meta:name="OVERHEIDop.GmbID/DC.identifier">gmb-2026-363936</meta:user-defined>
    <meta:user-defined meta:name="OVERHEIDop.versieInformatie"/>
  </office:meta>
</office:document-meta>
</file>