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Stadhouderskade 129A-2 1074A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7-07-2026</text:p>
            <text:p text:style-name="common-al">Zaakadres: Stadhouderskade 129A-2 1074AW Amsterdam</text:p>
            <text:p text:style-name="common-al">Zaaknummer: Z2026-03256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2561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93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256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Stadhouderskade 129A-2 1074AW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32</meta:user-defined>
    <meta:user-defined meta:name="OVERHEIDop.GmbID/DC.identifier">gmb-2026-363932</meta:user-defined>
    <meta:user-defined meta:name="OVERHEIDop.versieInformatie"/>
  </office:meta>
</office:document-meta>
</file>