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sloopmelding lang Vredenburgstraat 33b, 6931EB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heeft de gemeente een melding ontvangen voor Sloop woning op locatie Vredenburgstraat 33b, 6931EB Westervoort. De melding is geregistreerd onder zaaknummer Z2026-00001364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639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estervoor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64</meta:user-defined>
    <meta:user-defined meta:name="DCTERMS.abstract">Betreft: melding op locatie Vredenburgstraat 33b, 6931EB Westervoort</meta:user-defined>
    <dc:language>nl</dc:language>
    <meta:user-defined meta:name="OVERHEIDop.locatietype/OVERHEIDop.gebiedsmarkering">Vlak</meta:user-defined>
    <meta:user-defined meta:name="DC.title">Kennisgeving ontvangst melding sloopmelding lang Vredenburgstraat 33b, 6931EB Westervoo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25</meta:user-defined>
    <meta:user-defined meta:name="OVERHEIDop.GmbID/DC.identifier">gmb-2026-363925</meta:user-defined>
    <meta:user-defined meta:name="OVERHEIDop.versieInformatie"/>
  </office:meta>
</office:document-meta>
</file>