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Achterdonksestraat 11, 5472PS Loos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bouwen van een agrarisch bedrijfsgebouw (loods)</text:p>
            <text:p text:style-name="common-al">Verzenddatum: 27-7-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390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99</meta:user-defined>
    <meta:user-defined meta:name="DCTERMS.abstract">Betreft: besluit op locatie Achterdonksestraat 11, 5472PS Loosbroe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reguliere omgevingsvergunning Achterdonksestraat 11, 5472PS Loosbroek</meta:user-defined>
    <meta:user-defined meta:name="OVERHEIDop.datumEindeReactietermijn">2026-09-07</meta:user-defined>
    <meta:user-defined meta:name="OVERHEIDop.terinzageleggingBG">https://jeleefomgeving.nl/inzien/001160771/e5e7efb9-5a39-4843-8f1d-b43e372f4cc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08</meta:user-defined>
    <meta:user-defined meta:name="OVERHEIDop.GmbID/DC.identifier">gmb-2026-363908</meta:user-defined>
    <meta:user-defined meta:name="OVERHEIDop.versieInformatie"/>
  </office:meta>
</office:document-meta>
</file>