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421643232i5f37cffe-b2bb-4a6e-9f39-e80e57487ef0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Nieuw-West, verkeersbesluit opheffen gehandicaptenparkeerplaats op kenteken, Ingelandenweg 174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Ingelandenweg 174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Ingelandenweg 174 (parkeervaknummer 114029485553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0.15660377358489mm"><draw:image xlink:href="Pictures/Afbeelding421643232i5f37cffe-b2bb-4a6e-9f39-e80e57487ef0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90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0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0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Ingelandenweg 174 - Ingelandenweg 174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Ingelandenweg 174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Nieuw-West, verkeersbesluit opheffen gehandicaptenparkeerplaats op kenteken, Ingelandenweg 174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04</meta:user-defined>
    <meta:user-defined meta:name="OVERHEIDop.GmbID/DC.identifier">gmb-2026-363904</meta:user-defined>
    <meta:user-defined meta:name="OVERHEIDop.versieInformatie"/>
  </office:meta>
</office:document-meta>
</file>