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Bar Pasta - Groesbeeksedwarsweg 304 A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9-07-2026</text:p>
            <text:p text:style-name="common-al">
            <text:span text:style-name="nadrukvet">Omschrijving: </text:span>Wijziging leidinggevende alcoholvergunning (Groesbeeksedwarsweg 304 A 6521 DW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8982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17-06-2026</text:p>
            <text:p text:style-name="common-al">
            <text:span text:style-name="nadrukvet">Definitieve beschikking verzonden: </text:span>27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7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7 juli 2026 tot en met 07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8982/a437a14c-fee4-43ea-8a09-0232986b39a9.pdf" xlink:type="simple">https://besluitenapv.nijmegen.nl/ZD2600078982/a437a14c-fee4-43ea-8a09-0232986b39a9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389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9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9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Bar Pasta - Groesbeeksedwarsweg 304 A te Nijme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96</meta:user-defined>
    <meta:user-defined meta:name="OVERHEIDop.GmbID/DC.identifier">gmb-2026-363896</meta:user-defined>
    <meta:user-defined meta:name="OVERHEIDop.versieInformatie"/>
  </office:meta>
</office:document-meta>
</file>