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fwijken van regels in het omgevingsplan herontwikkeling locatie naar hoveniersbedrijf met woning aan Oostelbeersedijk 12 5513NX Wintelre</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7-07-2026 een omgevingsvergunning verleend. De gemeente geeft hiermee toestemming voor het afwijken van regels in het omgevingsplan herontwikkeling locatie naar hoveniersbedrijf met woning aan Oostelbeersedijk 12 5513NX Wintelre. Het kenmerk van de gemeente voor deze zaak is 07709060. De vergunning betreft een buitenplanse omgevingsplanactiviteit.</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6389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9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9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7709060</meta:user-defined>
    <meta:user-defined meta:name="DCTERMS.abstract">afwijken van regels in het omgevingsplan herontwikkeling locatie naar</meta:user-defined>
    <dc:language>nl</dc:language>
    <meta:user-defined meta:name="DC.title">Vergunning voor het afwijken van regels in het omgevingsplan herontwikkeling locatie naar hoveniersbedrijf met woning aan Oostelbeersedijk 12 5513NX Wintelre</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100</meta:user-defined>
    <meta:user-defined meta:name="OVERHEIDop.publicationIssue">363893</meta:user-defined>
    <meta:user-defined meta:name="OVERHEIDop.GmbID/DC.identifier">gmb-2026-363893</meta:user-defined>
    <meta:user-defined meta:name="OVERHEIDop.versieInformatie"/>
  </office:meta>
</office:document-meta>
</file>