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Oud-Loosdrechtsedijk 71a, 1231LR Loosdrecht (perceel 210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3 juli 2026 een aanvraag omgevingsvergunning ontvangen voor het plaatsen van een dagrecreatiegebouw met overkapping op Oud-Loosdrechtsedijk 71a, 1231LR Loosdrecht (perceel 2104). De aanvraag is geregistreerd onder zaaknummer Z2026-00000782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782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6389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9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82</meta:user-defined>
    <meta:user-defined meta:name="DCTERMS.abstract">Betreft: Aanvraag op locatie Oud-Loosdrechtsedijk 71a, 1231LR Loosdrecht (perceel 2104) startdatum: 23 juli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, Oud-Loosdrechtsedijk 71a, 1231LR Loosdrecht (perceel 2104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92</meta:user-defined>
    <meta:user-defined meta:name="OVERHEIDop.GmbID/DC.identifier">gmb-2026-363892</meta:user-defined>
    <meta:user-defined meta:name="OVERHEIDop.versieInformatie"/>
  </office:meta>
</office:document-meta>
</file>