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een Looproute met GPX navigatie op 26 augustus 2026 startend vanaf het Veluwe Hotel Stakenberg waarvan een deel door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14 juli 2026 Looproute met GPX navigatie, startend vanaf het Veluwe Hotel Stakenberg waarvan een deel door Ermelo 26 augustus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638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Gemeente</meta:user-defined>
    <meta:user-defined meta:name="DC.title">Toestemming voor een Looproute met GPX navigatie op 26 augustus 2026 startend vanaf het Veluwe Hotel Stakenberg waarvan een deel door Ermelo</meta:user-defined>
    <meta:user-defined meta:name="DCTERMS.W3CDTF/DCTERMS.available">2026-07-29</meta:user-defined>
    <meta:user-defined meta:name="DCTERMS.W3CDTF/OVERHEIDop.jaargang">2026</meta:user-defined>
    <meta:user-defined meta:name="OVERHEIDop.publicationIssue">363890</meta:user-defined>
    <meta:user-defined meta:name="OVERHEIDop.GmbID/DC.identifier">gmb-2026-363890</meta:user-defined>
    <meta:user-defined meta:name="OVERHEIDop.versieInformatie"/>
  </office:meta>
</office:document-meta>
</file>