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Mw. Bähler-Boermalaan 14 te Paterswolde; het verwijderen van asbe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Mw. Bähler-Boermalaan 14 te Paterswolde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27 juli 2026</text:p>
            <text:p text:style-name="common-al">
            <text:span text:style-name="nadrukvet">Kenmerk :</text:span> TYN-20261227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6388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227</meta:user-defined>
    <meta:user-defined meta:name="DCTERMS.abstract">Betreft: Melding op locatie Mw. Bähler-Boermalaan 14 te Paterswol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 Mw. Bähler-Boermalaan 14 te Paterswolde; het verwijderen van asbe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86</meta:user-defined>
    <meta:user-defined meta:name="OVERHEIDop.GmbID/DC.identifier">gmb-2026-363886</meta:user-defined>
    <meta:user-defined meta:name="OVERHEIDop.versieInformatie"/>
  </office:meta>
</office:document-meta>
</file>