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29494551i02c10ba2-f78f-4fcf-bb35-f1be1ed9be6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gebied Weesp, verkeersbesluit wijzigen kenteken gehandicaptenparkeerplaats, Gemeenschapspolderweg 101-81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Gemeenschapspolderweg 101-817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Gemeenschapspolderweg 101-817 (parkeervaknummer 130512480706)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5.93018867924528mm"><draw:image xlink:href="Pictures/Afbeelding1229494551i02c10ba2-f78f-4fcf-bb35-f1be1ed9be6e.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388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8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8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Gemeenschapspolderweg 101-817 - Gemeenschapspolderweg 101-8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Gemeenschapspolderweg 101-817</meta:user-defined>
    <meta:user-defined meta:name="OVERHEIDop.verkeersbordcode">E6</meta:user-defined>
    <dc:language>nl</dc:language>
    <meta:user-defined meta:name="OVERHEIDop.locatietype/OVERHEIDop.gebiedsmarkering">Punt</meta:user-defined>
    <meta:user-defined meta:name="DC.title">Amsterdam stadsgebied Weesp, verkeersbesluit wijzigen kenteken gehandicaptenparkeerplaats, Gemeenschapspolderweg 101-817</meta:user-defined>
    <meta:user-defined meta:name="DCTERMS.W3CDTF/DCTERMS.available">2026-07-29</meta:user-defined>
    <meta:user-defined meta:name="DCTERMS.W3CDTF/OVERHEIDop.jaargang">2026</meta:user-defined>
    <meta:user-defined meta:name="OVERHEIDop.publicationIssue">363882</meta:user-defined>
    <meta:user-defined meta:name="OVERHEIDop.GmbID/DC.identifier">gmb-2026-363882</meta:user-defined>
    <meta:user-defined meta:name="OVERHEIDop.versieInformatie"/>
  </office:meta>
</office:document-meta>
</file>