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5 insectenhotels aanZuukerend te Epe, Kanaalweg te Vaassen, Kerkhofweg te Emst, Oranjeweg te Emst op het perceel van Waterschap Vallei en Veluwe en Hardenbrink/Brinklaan te Epe(142622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plaatsen van 5 insectenhotels aan Zuukerend te Epe, Kanaalweg te Vaassen, Kerkhofweg te Emst, Oranjeweg te Emst op het perceel van Waterschap Vallei en Veluwe en Hardenbrink/Brinklaan te Epe.</text:p>
            <text:p text:style-name="common-al">Datum besluit: 27-07-2026.</text:p>
            <text:p text:style-name="common-al">Zaaknummer: 1426227.</text:p>
            <text:p text:style-name="common-al">
            <text:span text:style-name="nadrukvet">Bent u het niet eens met de vergunning?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6387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437244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Verleende omgevingsvergunning voor het plaatsen van 5 insectenhotels aanZuukerend te Epe, Kanaalweg te Vaassen, Kerkhofweg te Emst, Oranjeweg te Emst op het perceel van Waterschap Vallei en Veluwe en Hardenbrink/Brinklaan te Epe(1426227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70</meta:user-defined>
    <meta:user-defined meta:name="OVERHEIDop.GmbID/DC.identifier">gmb-2026-363870</meta:user-defined>
    <meta:user-defined meta:name="OVERHEIDop.versieInformatie"/>
  </office:meta>
</office:document-meta>
</file>