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Westerpolder 6 E, 9035 VS Dronryp, Westerpolder naast 6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80187 voor een omgevingsvergunning op locatie Westerpolder 6 E, 9035 VS Dronryp, Westerpolder naast 6E. De vergunning is verleend. Het besluit betreft het bouwen van een opslagruimte (46170). </text:p>
            <text:p text:style-name="common-al"/>
            <text:p text:style-name="common-al">Het besluit is verzonden op 27-07-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638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0187</meta:user-defined>
    <meta:user-defined meta:name="DCTERMS.abstract">Verleende omgevingsvergunning voor het bouwen van een opslagruimte (46170) op locatie Westerpolder 6 E, 9035 VS Dronryp, Westerpolder naast 6E.</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Punt</meta:user-defined>
    <meta:user-defined meta:name="DC.title">Kennisgeving besluit op aanvraag omgevingsvergunning Westerpolder 6 E, 9035 VS Dronryp, Westerpolder naast 6E</meta:user-defined>
    <meta:user-defined meta:name="DCTERMS.W3CDTF/DCTERMS.available">2026-07-29</meta:user-defined>
    <meta:user-defined meta:name="DCTERMS.W3CDTF/OVERHEIDop.jaargang">2026</meta:user-defined>
    <meta:user-defined meta:name="OVERHEIDop.publicationIssue">363850</meta:user-defined>
    <meta:user-defined meta:name="OVERHEIDop.GmbID/DC.identifier">gmb-2026-363850</meta:user-defined>
    <meta:user-defined meta:name="OVERHEIDop.versieInformatie"/>
  </office:meta>
</office:document-meta>
</file>