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Zeskamp | Vakantie Bijbel Club van 7 augustus 2026 t/m 7 augustus 2026 - 2G4 (Muzenpark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2931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12 mei 2026</text:p>
            <text:p text:style-name="common-al">
            <text:span text:style-name="nadrukvet">Omschrijving:</text:span> Zeskamp | Vakantie Bijbel Club van 7 augustus 2026 t/m 7 augustus 2026</text:p>
            <text:p text:style-name="common-al">
            <text:span text:style-name="nadrukvet">Locatie:</text:span> 2G4 (Muzenpark), 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7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38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mere - verlenen - aanvraag evenementenvergunning - Zeskamp | Vakantie Bijbel Club van 7 augustus 2026 t/m 7 augustus 2026 - 2G4 (Muzenpark)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35</meta:user-defined>
    <meta:user-defined meta:name="OVERHEIDop.GmbID/DC.identifier">gmb-2026-363835</meta:user-defined>
    <meta:user-defined meta:name="OVERHEIDop.versieInformatie"/>
  </office:meta>
</office:document-meta>
</file>