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rpsstraat Holysloot 22 1028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oeverbescherming, afmeervoorziening met 2 laadpalen, 1 opslagruimte en 2 opslagstellage t.b.v. verhuur van 6 kano's en 7 fluisterboten</text:p>
            <text:p text:style-name="common-al">Zaakadres: Terrein tegenover Dorpsstraat Holysloot 22 1028BD Amsterdam</text:p>
            <text:p text:style-name="common-al">Datum ontvangst: 27-08-2024</text:p>
            <text:p text:style-name="common-al">Zaaknummer: Z2024-025350</text:p>
            <text:p text:style-name="common-al">DSO-nummer: 20240827006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82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4-025350</meta:user-defined>
    <meta:user-defined meta:name="DCTERMS.abstract">legaliseren van oeverbescherming, afmeervoorziening met 2 laadpalen, 1 opslagruimte en 2 opslagstellage t.b.v. verhuur van 6 kano's en 7 fluisterbo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orpsstraat Holysloot 22 1028BD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28</meta:user-defined>
    <meta:user-defined meta:name="OVERHEIDop.GmbID/DC.identifier">gmb-2026-363828</meta:user-defined>
    <meta:user-defined meta:name="OVERHEIDop.versieInformatie"/>
  </office:meta>
</office:document-meta>
</file>