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an Walbeeckstraat 42-H 1058C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in de voorgevel en de dakkapel</text:p>
            <text:p text:style-name="common-al">Besluit: verleend</text:p>
            <text:p text:style-name="common-al">Besluit verzonden op: 27-07-2026</text:p>
            <text:p text:style-name="common-al">Zaakadres: Van Walbeeckstraat 42-H 1058CT Amsterdam</text:p>
            <text:p text:style-name="common-al">Zaaknummer: Z2026-018657</text:p>
            <text:p text:style-name="common-al">DSO-nummer: 202604260016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8657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7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82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2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2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657</meta:user-defined>
    <meta:user-defined meta:name="DCTERMS.abstract">vervangen van de kozijnen in de voorgevel en de dakkap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an Walbeeckstraat 42-H 1058CT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22</meta:user-defined>
    <meta:user-defined meta:name="OVERHEIDop.GmbID/DC.identifier">gmb-2026-363822</meta:user-defined>
    <meta:user-defined meta:name="OVERHEIDop.versieInformatie"/>
  </office:meta>
</office:document-meta>
</file>