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organiseren van het evenement Mustang Meeting, Hyacinthenlaan 2A, 2182DE Hillegom, op een zondag in de maand augustus voor de jaren 2026 tot en met 2030Z2026-00002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</text:p>
              </text:list-item>
            </text:list>
            <text:p text:style-name="common-al">Ingangsdatum van: 16 augustus 2026</text:p>
            <text:p text:style-name="common-al">Einddatum tot en met: 16 augustus 2026</text:p>
            <text:p text:style-name="common-al">
            <text:span text:style-name="nadrukcur">Datum besluit: </text:span>27 juli 2026</text:p>
            <text:p text:style-name="common-al">
            <text:span text:style-name="nadrukcur">Uiterlijke datum voor bezwaar: </text:span>7 september 2026</text:p>
            <text:p text:style-name="common-al">Kenmerk besluit: Z2026-0000210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638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06</meta:user-defined>
    <dc:language>nl</dc:language>
    <meta:user-defined meta:name="OVERHEIDop.locatietype/OVERHEIDop.gebiedsmarkering">Vlak</meta:user-defined>
    <meta:user-defined meta:name="DC.title">Afgehandelde Evenementenvergunning voor het organiseren van het evenement Mustang Meeting, Hyacinthenlaan 2A, 2182DE Hillegom, op een zondag in de maand augustus voor de jaren 2026 tot en met 2030Z2026-0000210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09</meta:user-defined>
    <meta:user-defined meta:name="OVERHEIDop.GmbID/DC.identifier">gmb-2026-363809</meta:user-defined>
    <meta:user-defined meta:name="OVERHEIDop.versieInformatie"/>
  </office:meta>
</office:document-meta>
</file>