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Fie Carelsenstraat 6 2135TE Hoofddorp, het plaatsen van twee dakkapellen (voor- en achterzijde), , 2026070301310, 0394135670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.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380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0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0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567089</meta:user-defined>
    <meta:user-defined meta:name="DCTERMS.abstract">het plaatsen van twee dakkapellen (voor- en achterzijde)</meta:user-defined>
    <dc:language>nl</dc:language>
    <meta:user-defined meta:name="OVERHEIDop.locatietype/OVERHEIDop.gebiedsmarkering">Vlak</meta:user-defined>
    <meta:user-defined meta:name="DC.title">Gemeente Haarlemmermeer, Verleende aanvraag omgevingsvergunning, Fie Carelsenstraat 6 2135TE Hoofddorp, het plaatsen van twee dakkapellen (voor- en achterzijde), , 2026070301310, 039413567089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00</meta:user-defined>
    <meta:user-defined meta:name="OVERHEIDop.GmbID/DC.identifier">gmb-2026-363800</meta:user-defined>
    <meta:user-defined meta:name="OVERHEIDop.versieInformatie"/>
  </office:meta>
</office:document-meta>
</file>