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thouder Frankeweg 36-3 1098L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atie bestaand dakterras</text:p>
            <text:p text:style-name="common-al">Zaakadres: Wethouder Frankeweg 36-3 1098LB Amsterdam</text:p>
            <text:p text:style-name="common-al">Datum ontvangst: 12-07-2026</text:p>
            <text:p text:style-name="common-al">Zaaknummer: Z2026-030923</text:p>
            <text:p text:style-name="common-al">DSO-nummer: 20260712002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23</meta:user-defined>
    <meta:user-defined meta:name="DCTERMS.abstract">Legalisatie bestaand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thouder Frankeweg 36-3 1098LB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65</meta:user-defined>
    <meta:user-defined meta:name="OVERHEIDop.GmbID/DC.identifier">gmb-2026-363765</meta:user-defined>
    <meta:user-defined meta:name="OVERHEIDop.versieInformatie"/>
  </office:meta>
</office:document-meta>
</file>